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rennmuster:lizenzen"/><text:bookmark-start text:name="__RefHeading___the_mit_license_mit_1"/><text:bookmark-start text:name="the_mit_license_mit"/>The MIT License (MIT)<text:bookmark-end text:name="__RefHeading___the_mit_license_mit_1"/><text:bookmark-end text:name="the_mit_license_mit"/></text:h>
      <text:p text:style-name="Text_20_body">Copyright © 2013-2018 Stephan Hennig, Werner Lemberg, Guenter Milde, Sander van Geloven, Georg Pfeiffer, Gisbert W. Selke, Tobias Wendorf
Permission is hereby granted, free of charge, to any person obtaining&lt;br /&gt;a copy of this software and associated documentation files (the “Software”), to deal in the Software without restriction, including without limitation the rights to use, copy, modify, merge, publish, distribute, sublicense, and/or sell copies of the Software, and to permit persons to whom the Software is furnished to do so, subject to the following conditions:
The above copyright notice and this permission notice shall be included in all copies or substantial portions of the Software.
THE SOFTWARE IS PROVIDED “AS IS”, WITHOUT WARRANTY OF ANY KIND, EXPRESS OR IMPLIED, INCLUDING BUT NOT LIMITED TO THE WARRANTIES OF MERCHANTABILITY, FITNESS FOR A PARTICULAR PURPOSE AND NONINFRINGEMENT. IN NO EVENT SHALL THE AUTHORS OR COPYRIGHT HOLDERS BE LIABLE FOR ANY CLAIM, DAMAGES OR OTHER LIABILITY, WHETHER IN AN ACTION OF CONTRACT, TORT OR OTHERWISE, ARISING FROM, OUT OF OR IN CONNECTION WITH THE SOFTWARE OR THE USE OR OTHER DEALINGS IN THE SOFTWARE.</text:p>
      <text:p text:style-name="Text_20_body">* * *</text:p>
      <text:h text:style-name="Heading_20_2" text:outline-level="2"><text:bookmark-start text:name="__RefHeading___nicht_autorisierte_uebersetzung_2"/><text:bookmark-start text:name="nicht_autorisierte_uebersetzung"/>(nicht autorisierte) Übersetzung:<text:bookmark-end text:name="__RefHeading___nicht_autorisierte_uebersetzung_2"/><text:bookmark-end text:name="nicht_autorisierte_uebersetzung"/></text:h>
      <text:h text:style-name="Heading_20_3" text:outline-level="3"><text:bookmark-start text:name="__RefHeading___die_mit-lizenz_mit_3"/><text:bookmark-start text:name="die_mit-lizenz_mit"/>Die MIT-Lizenz (MIT)<text:bookmark-end text:name="__RefHeading___die_mit-lizenz_mit_3"/><text:bookmark-end text:name="die_mit-lizenz_mit"/></text:h>
      <text:p text:style-name="Text_20_body">Copyright © 2013-2018 Stephan Hennig, Werner Lemberg, Günter Milde,&lt;br /&gt;Sander van Geloven, Georg Pfeiffer, Gisbert W. Selke, Tobias Wendorf&lt;br /&gt;&lt;br /&gt;Hiermit wird unentgeltlich jeder Person, die eine Kopie der Software&lt;br /&gt;und der zugehörigen Dokumentationen (die “&gt;Erlaubnis erteilt, sie uneingeschränkt zu benutzen, inklusive und ohne&lt;br /&gt;Ausnahme des Rechts, sie zu verwenden, zu kopieren, zu ändern, zu&lt;br /&gt;fusionieren, zu verlegen, zu verbreiten, zu unterlizenzieren und/oder&lt;br /&gt;zu verkaufen, und Personen, die diese Software erhalten, dieselben&lt;br /&gt;Rechte zu erteilen, unter den folgenden Bedingungen:&lt;br /&gt;&lt;br /&gt;Der obige Urheberrechtsvermerk und dieser Erlaubnisvermerk sind allen&lt;br /&gt;Kopien oder Teilkopien der Software beizulegen.&lt;br /&gt;&lt;br /&gt;DIE SOFTWARE WIRD OHNE JEDE AUSDRÜCKLICHE ODER IMPLIZIERTE GARANTIE&lt;br /&gt;BEREITGESTELLT, EINSCHLIESSLICH DER GARANTIE ZUR BENUTZUNG FÜR DEN&lt;br /&gt;VORGESEHENEN ODER EINEM BESTIMMTEN ZWECK SOWIE JEGLICHER&lt;br /&gt;RECHTSVERLETZUNG, JEDOCH NICHT DARAUF BESCHRÄNKT. IN KEINEM FALL SIND&lt;br /&gt;DIE AUTOREN ODER COPYRIGHTINHABER FÜR JEGLICHEN SCHADEN ODER SONSTIGE&lt;br /&gt;ANSPRÜCHE HAFTBAR ZU MACHEN, OB INFOLGE DER ERFÜLLUNG EINES VERTRAGES,&lt;br /&gt;EINES DELIKTES ODER ANDERS IM ZUSAMMENHANG MIT DER SOFTWARE ODER&lt;br /&gt;SONSTIGER VERWENDUNG DER SOFTWARE ENTSTANDEN.</text:p>
      <text:p text:style-name="Text_20_body">–&lt;br /&gt;&lt;br /&gt;Quellen:&lt;br /&gt;&lt;br /&gt;[1] <text:a xlink:type="simple" xlink:href="http://opensource.org/licenses/mit-license.php" text:style-name="Internet_20_link" text:visited-style-name="Visited_20_Internet_20_Link">http://opensource.org/licenses/mit-license.php</text:a>&lt;br /&gt;[2] <text:a xlink:type="simple" xlink:href="http://de.wikipedia.org/wiki/MIT-Lizenz" text:style-name="Internet_20_link" text:visited-style-name="Visited_20_Internet_20_Link">http://de.wikipedia.org/wiki/MIT-Lizenz</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5T01::42:24</meta:creation-date>
    <dc:creator>Generated</dc:creator>
    <dc:date>2026-08-15T01::42:24</dc:date>
    <dc:language>en-US</dc:language>
    <meta:editing-cycles>1</meta:editing-cycles>
    <meta:editing-duration>PT0S</meta:editing-duration>
    <dc:title>trennmuster:lizenzen</dc:title>
  </office:meta>
</office:document-meta>
</file>